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en beslistermijn aanvraag omgevingsvergunning, het plaatsen van reclameborden op rotonde, Rotonde Nerhovensestraat/Klein Zwisterland in Gil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emeente Gilze en Rijen hebben op <text:span text:style-name="nadrukvet"><text:span text:style-name="nadrukondlijn">13 augustus 2026</text:span></text:span> besloten om de wettelijke beslistermijn voor de aanvraag voor een omgevingsvergunning voor het plaatsen van reclameborden op rotonde op het adres Rotonde Nerhovensestraat/Klein Zwisterland in Gilze te verlengen voor een periode van 6 weken (1147689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Tegen het verlengen van de beslistermijn kunt u géén bezwaarschrift of zienswijze indienen.<text:span text:style-name="nadrukvet"/>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99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47689</meta:user-defined>
    <dc:language>nl</dc:language>
    <meta:user-defined meta:name="OVERHEIDop.locatietype/OVERHEIDop.gebiedsmarkering">Vlak</meta:user-defined>
    <meta:user-defined meta:name="DC.title">Kennisgeving verlengen beslistermijn aanvraag omgevingsvergunning, het plaatsen van reclameborden op rotonde, Rotonde Nerhovensestraat/Klein Zwisterland in Gilz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73</meta:user-defined>
    <meta:user-defined meta:name="OVERHEIDop.GmbID/DC.identifier">gmb-2026-389973</meta:user-defined>
    <meta:user-defined meta:name="OVERHEIDop.versieInformatie"/>
  </office:meta>
</office:document-meta>
</file>