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bezwaar inhoudende de herroeping van het verkeersbesluit inzake het intrekken en wijzigen eenrichtingsverkeer in de Leidsebuurt in Haarlem</text:p>
      <text:section text:name="regeling_id1-3-2" text:style-name="regeling">
        <text:section text:name="aanhef_id1-3-2-1" text:style-name="aanhef">
          <text:section text:name="afkondiging_id1-3-2-1-1" text:style-name="afkondiging">
            <text:p text:style-name="afkondiging_top"/>
            <text:p text:style-name="al">Kenmerk: JZ/2025/822449</text:p>
            <text:p text:style-name="al"/>
            <text:p text:style-name="al">Burgemeester en wethouders van de gemeente Haarlem, maken bekend dat zij bij besluit op bezwaar hebben besloten het Verkeersbesluit tot het intrekken en wijzigen van eenrichtingsverkeer in de Leidsebuurt in Haarlem van 11 december 2025 te herroepen:</text:p>
          </text:section>
        </text:section>
        <text:section text:name="regeling-tekst_id1-3-2-2" text:style-name="regeling-tekst">
          <text:section text:name="tekst_id1-3-2-2-1" text:style-name="tekst">
            <text:p text:style-name="common-al"/>
            <text:p text:style-name="common-al"/>
            <text:p text:style-name="tussenkopcur">Waarom dit besluit?</text:p>
            <text:p text:style-name="common-al">Het college van burgemeester en wethouders heeft op 11 december 2025 een verkeersbesluit genomen tot het intrekken en wijzigen van eenrichtingsverkeer in de Leidsebuurt in Haarlem. Tegen dit besluit is bezwaar gemaakt. Naar aanleiding van de bezwaren heeft het college besloten het verkeersbesluit te herroepen. Het verkeersbesluit is daarmee komen te vervallen. Aangezien aan het verkeersbesluit van 11 december 2025 nog geen uitvoering was gegeven, betekent dit dat de feitelijke verkeerssituatie ongewijzigd blijft.</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nt u het niet eens met de beslissing op uw bezwaar? </text:p>
          <text:p text:style-name="bezwaarschrift_al">Tegen deze beslissing kan beroep worden ingesteld. U stelt beroep in door een brief (beroepschrift) te sturen naar de Rechtbank Noord-Holland, Locatie Haarlem, Bestuursrecht Algemeen en Belasting, </text:p>
          <text:p text:style-name="bezwaarschrift_al">Postbus 1621, 2003 BR Haarlem. Voor het instellen van beroep is griffierecht verschuldigd. </text:p>
          <text:p text:style-name="bezwaarschrift_al">De stukken inzake de herroeping van dit verkeersbesluit kunt u opvragen via het e-mailadres: juridischezaken@haarlem.nl</text:p>
          <text:p text:style-name="bezwaarschrift_al">Binnen welke termijn moet u uw beroepschrift indienen? </text:p>
          <text:p text:style-name="bezwaarschrift_al">Uw beroepschrift moet binnen zes weken na de datum van de bekendmaking van het besluit op bezwaar door de rechtbank zijn ontvangen. Het besluit op bezwaar is op 12 augustus 2026 aan bezwaarden bekend gemaakt.</text:p>
          <text:p text:style-name="bezwaarschrift_al">Wat moet er in een beroepschrift staan? </text:p>
          <text:p text:style-name="bezwaarschrift_al">Het beroepschrift bevat tenminste: </text:p>
          <text:p text:style-name="bezwaarschrift_al">• uw naam en adres; </text:p>
          <text:p text:style-name="bezwaarschrift_al">• een omschrijving van het besluit waartegen het beroep is gericht; </text:p>
          <text:p text:style-name="bezwaarschrift_al">• de redenen waarom u het niet eens bent met het besluit; </text:p>
          <text:p text:style-name="bezwaarschrift_al">• uw handtekening; </text:p>
          <text:p text:style-name="bezwaarschrift_al">• datum waarop u uw handtekening zet. </text:p>
          <text:p text:style-name="bezwaarschrift_al"> </text:p>
          <text:p text:style-name="bezwaarschrift_al">Stuur een kopie van het besluit met uw beroepschrift mee. </text:p>
          <text:p text:style-name="bezwaarschrift_al"> </text:p>
          <text:p text:style-name="bezwaarschrift_al">Het indienen van een beroepschrift heeft geen schorsende werking. Dit betekent dat niet zal worden gewacht met de uitvoering van het besluit. In geval van onverwijlde spoed kunt u naast uw beroepschrift ook een verzoek om een voorlopige voorziening indienen bij de voorzieningenrechter van de Rechtbank Noord-Holland. Ook voor het indienen van een verzoek om een voorlopige voorziening is griffierecht verschuldigd. </text:p>
          <text:p text:style-name="bezwaarschrift_al"> </text:p>
          <text:p text:style-name="bezwaarschrift_al">U kunt ook digitaal beroep instellen of digitaal een verzoek om voorlopige voorziening indienen bij (de voorzieningenrechter van) genoemde rechtbank via <text:a xlink:href="http://ioket.rechtspraak.nl/bestuursrecht" xlink:type="simple">http://Ioket.rechtspraak.nl/bestuursrecht</text:a>. </text:p>
          <text:p text:style-name="bezwaarschrift_al">Daarvoor moet u wel beschikken over een elektronische handtekening (DigiD).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99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Kennisgeving besluit op bezwaar inhoudende de herroeping van het verkeersbesluit inzake het intrekken en wijzigen eenrichtingsverkeer - Leidsebuurt in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JZ/2025/822449</meta:user-defined>
    <meta:user-defined meta:name="OVERHEIDop.verkeersbordcode">C2</meta:user-defined>
    <meta:user-defined meta:name="OVERHEIDop.verkeersbordcode">C3</meta:user-defined>
    <dc:language>nl</dc:language>
    <meta:user-defined meta:name="OVERHEIDop.locatietype/OVERHEIDop.gebiedsmarkering">Buurt</meta:user-defined>
    <meta:user-defined meta:name="OVERHEIDop.locatietype/OVERHEIDop.gebiedsmarkering">Buurt</meta:user-defined>
    <meta:user-defined meta:name="DC.title">Kennisgeving besluit op bezwaar inhoudende de herroeping van het verkeersbesluit inzake het intrekken en wijzigen eenrichtingsverkeer in de Leidsebuurt in Haarlem</meta:user-defined>
    <meta:user-defined meta:name="DCTERMS.W3CDTF/DCTERMS.available">2026-08-18</meta:user-defined>
    <meta:user-defined meta:name="DCTERMS.W3CDTF/OVERHEIDop.jaargang">2026</meta:user-defined>
    <meta:user-defined meta:name="OVERHEIDop.publicationIssue">389970</meta:user-defined>
    <meta:user-defined meta:name="OVERHEIDop.GmbID/DC.identifier">gmb-2026-389970</meta:user-defined>
    <meta:user-defined meta:name="OVERHEIDop.versieInformatie"/>
  </office:meta>
</office:document-meta>
</file>