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gedeeltelijk verleend Durgerdammerdijk 4 1026 BX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vier bomen</text:p>
            <text:p text:style-name="common-al">Besluit: gedeeltelijk verleend</text:p>
            <text:p text:style-name="common-al">Besluit verzonden op: 13-08-2026</text:p>
            <text:p text:style-name="common-al">Zaakadres: Durgerdammerdijk 4 1026 BX Amsterdam</text:p>
            <text:p text:style-name="common-al">Zaaknummer: Z2026-022658</text:p>
            <text:p text:style-name="common-al">DSO-nummer: 202605230007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2658"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9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2658</meta:user-defined>
    <meta:user-defined meta:name="DCTERMS.abstract">kappen van vier bom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gedeeltelijk verleend Durgerdammerdijk 4 1026 BX Amsterdam</meta:user-defined>
    <meta:user-defined meta:name="OVERHEIDop.datumEindeReactietermijn">2026-09-28</meta:user-defined>
    <meta:user-defined meta:name="OVERHEIDop.terinzageleggingBG">https://mijnpublicaties.nl/Publicatie/c3e72817-7a79-40d8-57d9-08def6b1bae5</meta:user-defined>
    <meta:user-defined meta:name="DCTERMS.W3CDTF/DCTERMS.available">2026-08-18</meta:user-defined>
    <meta:user-defined meta:name="DCTERMS.W3CDTF/OVERHEIDop.jaargang">2026</meta:user-defined>
    <meta:user-defined meta:name="OVERHEIDop.publicationIssue">389968</meta:user-defined>
    <meta:user-defined meta:name="OVERHEIDop.GmbID/DC.identifier">gmb-2026-389968</meta:user-defined>
    <meta:user-defined meta:name="OVERHEIDop.versieInformatie"/>
  </office:meta>
</office:document-meta>
</file>