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bouwen van een woning, realiseren aanbouw en plaatsen tijdelijke woonunit, Oude Schandeloseweg 11, 5941CZ Veld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Oude Schandeloseweg 11, 5941CZ Velden</text:span>
          </text:p>
            <text:p text:style-name="common-al">Voor het verbouwen van een woning, realiseren aanbouw en plaatsen tijdelijke woonunit</text:p>
            <text:p text:style-name="common-al">Ontvangen op 13 augustus 2026</text:p>
            <text:p text:style-name="common-al">Kenmerk Z2026-04112</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996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6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6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112</meta:user-defined>
    <meta:user-defined meta:name="DCTERMS.abstract">Betreft: Aanvraag op locatie Oude Schandeloseweg 11, 5941CZ Velden</meta:user-defined>
    <dc:language>nl</dc:language>
    <meta:user-defined meta:name="OVERHEIDop.locatietype/OVERHEIDop.gebiedsmarkering">Vlak</meta:user-defined>
    <meta:user-defined meta:name="DC.title">Aanvraag vergunning voor het verbouwen van een woning, realiseren aanbouw en plaatsen tijdelijke woonunit, Oude Schandeloseweg 11, 5941CZ Velden</meta:user-defined>
    <meta:user-defined meta:name="DCTERMS.W3CDTF/DCTERMS.available">2026-08-18</meta:user-defined>
    <meta:user-defined meta:name="DCTERMS.W3CDTF/OVERHEIDop.jaargang">2026</meta:user-defined>
    <meta:user-defined meta:name="OVERHEIDop.publicationIssue">389967</meta:user-defined>
    <meta:user-defined meta:name="OVERHEIDop.GmbID/DC.identifier">gmb-2026-389967</meta:user-defined>
    <meta:user-defined meta:name="OVERHEIDop.versieInformatie"/>
  </office:meta>
</office:document-meta>
</file>