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restaureren en splitsen van het Admiraalshuis Turfmarkt 142, 2801HD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Omgevingsdienst Midden-Holland (ODMH) namens gemeente Gouda besloten om de beslistermijn van de aanvraag met kenmerk 2026-00012333 voor het restaureren en splitsen van het Admiraalshuis op de locatie Turfmarkt 142, 2801HD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996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233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restaureren en splitsen van het Admiraalshuis Turfmarkt 142, 2801HD Goud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66</meta:user-defined>
    <meta:user-defined meta:name="OVERHEIDop.GmbID/DC.identifier">gmb-2026-389966</meta:user-defined>
    <meta:user-defined meta:name="OVERHEIDop.versieInformatie"/>
  </office:meta>
</office:document-meta>
</file>