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vangen van het voegwerk van de Trappenbrug Turfmarkt nabij 47 te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Gouda besloten om de beslistermijn van de aanvraag met kenmerk 2026-00017127 voor het vervangen van het voegwerk van de Trappenbrug op de locatie Turfmarkt nabij 47 te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996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7127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vangen van het voegwerk van de Trappenbrug Turfmarkt nabij 47 te Gou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3</meta:user-defined>
    <meta:user-defined meta:name="OVERHEIDop.GmbID/DC.identifier">gmb-2026-389963</meta:user-defined>
    <meta:user-defined meta:name="OVERHEIDop.versieInformatie"/>
  </office:meta>
</office:document-meta>
</file>