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Oelemarkt Music Bingo, Oelemarkt perceel O 1925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De Oelemarkt Music Bingo op locatie Oelemarkt perceel O 1925 Weert.</text:p>
            <text:p text:style-name="common-al">Het evenement De Oelemarkt Music Bingo , Oelemarkt perceel O 1925 Weert, vindt plaats op <text:span text:style-name="nadrukvet"><text:span text:style-name="nadrukcur">22 augustus 2026 </text:span></text:span>van <text:span text:style-name="nadrukvet"><text:span text:style-name="nadrukcur">20:00</text:span></text:span> uur tot en met <text:span text:style-name="nadrukvet"><text:span text:style-name="nadrukcur">00:00 </text:span></text:span>uur. De evenementenvergunning is geregistreerd onder zaaknummer Z2026-00001458. Het besluit is op 14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99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458</meta:user-defined>
    <meta:user-defined meta:name="DCTERMS.abstract">Betreft:  Besluit op locatie Oelemarkt perceel O 1925 Weert</meta:user-defined>
    <dc:language>nl</dc:language>
    <meta:user-defined meta:name="OVERHEIDop.locatietype/OVERHEIDop.gebiedsmarkering">Punt</meta:user-defined>
    <meta:user-defined meta:name="DC.title">Toestemming voor De Oelemarkt Music Bingo, Oelemarkt perceel O 1925 Wee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0</meta:user-defined>
    <meta:user-defined meta:name="OVERHEIDop.GmbID/DC.identifier">gmb-2026-389960</meta:user-defined>
    <meta:user-defined meta:name="OVERHEIDop.versieInformatie"/>
  </office:meta>
</office:document-meta>
</file>