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ninginneweg 186-H 1075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</text:p>
            <text:p text:style-name="common-al">Zaakadres: Koninginneweg 186-H 1075EJ Amsterdam</text:p>
            <text:p text:style-name="common-al">Datum ontvangst: 04-08-2026</text:p>
            <text:p text:style-name="common-al">Zaaknummer: Z2026-034708</text:p>
            <text:p text:style-name="common-al">DSO-nummer: 202608040065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708</meta:user-defined>
    <meta:user-defined meta:name="DCTERMS.abstract">realiseren van een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oninginneweg 186-H 1075EJ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51</meta:user-defined>
    <meta:user-defined meta:name="OVERHEIDop.GmbID/DC.identifier">gmb-2026-389951</meta:user-defined>
    <meta:user-defined meta:name="OVERHEIDop.versieInformatie"/>
  </office:meta>
</office:document-meta>
</file>