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Dennenlaan 103 1161 CM Zwanenburg, vergroten van de woning door het uitbreiden en verduurzamen van de woning (begane grond en 1e verdieping), 14-08-2026, DSO-nummer: 2026043001677, Zaakunummer: 0394133224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9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22452</meta:user-defined>
    <meta:user-defined meta:name="DCTERMS.abstract">vergroten van de woning door het uitbreiden en verduurzamen van de woning (begane grond en 1e verdieping)</meta:user-defined>
    <dc:language>nl</dc:language>
    <meta:user-defined meta:name="DC.title">Gemeente Haarlemmermeer, Verleende aanvraag omgevingsvergunning, Dennenlaan 103 1161 CM Zwanenburg, vergroten van de woning door het uitbreiden en verduurzamen van de woning (begane grond en 1e verdieping), 14-08-2026, DSO-nummer: 2026043001677, Zaakunummer: 039413322452</meta:user-defined>
    <meta:user-defined meta:name="OVERHEIDop.locatietype/OVERHEIDop.gebiedsmarkering">GeometrieRef</meta:user-defined>
    <meta:user-defined meta:name="DCTERMS.W3CDTF/DCTERMS.available">2026-08-18</meta:user-defined>
    <meta:user-defined meta:name="DCTERMS.W3CDTF/OVERHEIDop.jaargang">2026</meta:user-defined>
    <meta:user-defined meta:name="OVERHEIDop.externeBijlage">Afwijkvergunning|exb-2026-29112</meta:user-defined>
    <meta:user-defined meta:name="OVERHEIDop.publicationIssue">389950</meta:user-defined>
    <meta:user-defined meta:name="OVERHEIDop.GmbID/DC.identifier">gmb-2026-389950</meta:user-defined>
    <meta:user-defined meta:name="OVERHEIDop.versieInformatie"/>
  </office:meta>
</office:document-meta>
</file>