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gen voor een omgevingsvergunning België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10 augustus 2026, </text:span>
            <text:span text:style-name="nadrukvet">Molenstraat 45, Baarle-Hertog</text:span>
          </text:p>
            <text:p text:style-name="common-al">verlenging van de springstoffenvergunning</text:p>
            <text:p text:style-name="common-al">
            <text:span text:style-name="nadrukvet">10 augustus 2026, </text:span>
            <text:span text:style-name="nadrukvet">Kapelstraat 11-13, Baarle-Hertog</text:span>
          </text:p>
            <text:p text:style-name="common-al">verlenging van de springstoffenvergunning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8994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oonplaats</meta:user-defined>
    <meta:user-defined meta:name="DC.title">Ingediende aanvragen voor een omgevingsvergunning België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48</meta:user-defined>
    <meta:user-defined meta:name="OVERHEIDop.GmbID/DC.identifier">gmb-2026-389948</meta:user-defined>
    <meta:user-defined meta:name="OVERHEIDop.versieInformatie"/>
  </office:meta>
</office:document-meta>
</file>