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.h.v. Kraggenburgerweg 2, 8317 RG Kraggenburg: het organiseren van autocross Kraggenburg op 14 en 15 augustus 2026 (gewijzigd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, is een Evenementenvergunning verleend voor deze locatie. Het gaat om het organiseren van autocross Kraggenburg op 14 en 15 augustus 2026 (gewijzigd)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99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638</meta:user-defined>
    <meta:user-defined meta:name="DCTERMS.abstract">t.h.v. Kraggenburgerweg 2, 8317 RG Kraggenburg: 11 augustus 2026 het organiseren van autocross Kraggenburg op 14 en 15 augustus 2026 (gewijzigd).</meta:user-defined>
    <dc:language>nl</dc:language>
    <meta:user-defined meta:name="OVERHEIDop.locatietype/OVERHEIDop.gebiedsmarkering">Punt</meta:user-defined>
    <meta:user-defined meta:name="DC.title">t.h.v. Kraggenburgerweg 2, 8317 RG Kraggenburg: het organiseren van autocross Kraggenburg op 14 en 15 augustus 2026 (gewijzigd)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6</meta:user-defined>
    <meta:user-defined meta:name="OVERHEIDop.GmbID/DC.identifier">gmb-2026-389946</meta:user-defined>
    <meta:user-defined meta:name="OVERHEIDop.versieInformatie"/>
  </office:meta>
</office:document-meta>
</file>