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orenbloemstraat 27 1032G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dakkapel aan de zijkant huis</text:p>
            <text:p text:style-name="common-al">Zaakadres: Korenbloemstraat 27 1032GS Amsterdam</text:p>
            <text:p text:style-name="common-al">Datum ontvangst: 10-08-2026</text:p>
            <text:p text:style-name="common-al">Zaaknummer: Z2026-035570</text:p>
            <text:p text:style-name="common-al">DSO-nummer: 202608100078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94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4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4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570</meta:user-defined>
    <meta:user-defined meta:name="DCTERMS.abstract">plaatsen dakkapel aan de zijkant hui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orenbloemstraat 27 1032GS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45</meta:user-defined>
    <meta:user-defined meta:name="OVERHEIDop.GmbID/DC.identifier">gmb-2026-389945</meta:user-defined>
    <meta:user-defined meta:name="OVERHEIDop.versieInformatie"/>
  </office:meta>
</office:document-meta>
</file>