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Kreekweg 8 S, 3133 AZ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realiseren van een verdiepingsvloer</text:p>
            <text:p text:style-name="common-al">Met de adressering			: Kreekweg 8 S, 3133 AZ Vlaardingen </text:p>
            <text:p text:style-name="common-al">Kenmerk							: 1099048 / 2026081200822</text:p>
            <text:p text:style-name="common-al">Type aanvraag				: Omgevingsvergunning regulier [Omgevingswet]</text:p>
            <text:p text:style-name="common-al">Datum ontvangst				: 12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99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048</meta:user-defined>
    <dc:language>nl</dc:language>
    <meta:user-defined meta:name="OVERHEIDop.locatietype/OVERHEIDop.gebiedsmarkering">Punt</meta:user-defined>
    <meta:user-defined meta:name="DC.title">Ingediende omgevingsvergunning aanvraag: Kreekweg 8 S, 3133 AZ Vlaard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37</meta:user-defined>
    <meta:user-defined meta:name="OVERHEIDop.GmbID/DC.identifier">gmb-2026-389937</meta:user-defined>
    <meta:user-defined meta:name="OVERHEIDop.versieInformatie"/>
  </office:meta>
</office:document-meta>
</file>