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mgevingswet Noordwolderweg 7, 9784TA Noor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8 juni 2026 een melding in kader van een milieubelastende activiteit ontvangen voor het ophogen van landbouwgrond op de locatie Noordwolderweg 7, 9784TA Noordwolde. De melding is geaccepteerd.</text:p>
            <text:p text:style-name="last-al">Deze melding dient slechts ter kennisgeving. Het is niet mogelijk om hiertegen bezwaar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993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t Hog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2194</meta:user-defined>
    <meta:user-defined meta:name="DCTERMS.abstract">het ophogen van landbouwgrond, Noordwolderweg 7, 9784TA Noordwolde (8 juni 2026)</meta:user-defined>
    <dc:language>nl</dc:language>
    <meta:user-defined meta:name="OVERHEIDop.locatietype/OVERHEIDop.gebiedsmarkering">Vlak</meta:user-defined>
    <meta:user-defined meta:name="DC.title">Melding omgevingswet Noordwolderweg 7, 9784TA Noordwol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30</meta:user-defined>
    <meta:user-defined meta:name="OVERHEIDop.GmbID/DC.identifier">gmb-2026-389930</meta:user-defined>
    <meta:user-defined meta:name="OVERHEIDop.versieInformatie"/>
  </office:meta>
</office:document-meta>
</file>