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Nieuwendammerdijk 367 1023 B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berging in de tuin</text:p>
            <text:p text:style-name="common-al">Besluit: verleend</text:p>
            <text:p text:style-name="common-al">Besluit verzonden op: 13-08-2026</text:p>
            <text:p text:style-name="common-al">Zaakadres: Nieuwendammerdijk 367 1023 BK Amsterdam</text:p>
            <text:p text:style-name="common-al">Zaaknummer: Z2026-022479</text:p>
            <text:p text:style-name="common-al">DSO-nummer: 202605210208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22479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92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2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2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479</meta:user-defined>
    <meta:user-defined meta:name="DCTERMS.abstract">realiseren van een berging in de tui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Nieuwendammerdijk 367 1023 BK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28</meta:user-defined>
    <meta:user-defined meta:name="OVERHEIDop.GmbID/DC.identifier">gmb-2026-389928</meta:user-defined>
    <meta:user-defined meta:name="OVERHEIDop.versieInformatie"/>
  </office:meta>
</office:document-meta>
</file>