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Potgieterstraat 39-3 1053X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balkon op de derde verdieping aan de achtergevel</text:p>
            <text:p text:style-name="common-al">Besluit: verleend</text:p>
            <text:p text:style-name="common-al">Besluit verzonden op: 13-08-2026</text:p>
            <text:p text:style-name="common-al">Zaakadres: Potgieterstraat 39-3 1053XS Amsterdam</text:p>
            <text:p text:style-name="common-al">Zaaknummer: Z2026-014760</text:p>
            <text:p text:style-name="common-al">DSO-nummer: 2026040101415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14760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3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92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2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2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4760</meta:user-defined>
    <meta:user-defined meta:name="DCTERMS.abstract">realiseren van een balkon op de derde verdieping aan de achtergevel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Potgieterstraat 39-3 1053XS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925</meta:user-defined>
    <meta:user-defined meta:name="OVERHEIDop.GmbID/DC.identifier">gmb-2026-389925</meta:user-defined>
    <meta:user-defined meta:name="OVERHEIDop.versieInformatie"/>
  </office:meta>
</office:document-meta>
</file>