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14-9 t/m 19-9 2026, thv Fnidsen 84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Fnidsen 84, Alkmaar<text:span text:style-name="nadrukvet">; </text:span>het plaatsen van een steiger van 14-9 t/m 19-9 2026</text:p>
            <text:p text:style-name="common-al">
            
          </text:p>
            <text:p text:style-name="common-al">Datum ontvangst: 13-08-2026</text:p>
            <text:p text:style-name="common-al">Zaaknummer: 0000140051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992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517</meta:user-defined>
    <dc:language>nl</dc:language>
    <meta:user-defined meta:name="OVERHEIDop.locatietype/OVERHEIDop.gebiedsmarkering">Vlak</meta:user-defined>
    <meta:user-defined meta:name="DC.title">Omgevingsvergunning aangevraagd: het plaatsen van een steiger van 14-9 t/m 19-9 2026, thv Fnidsen 84, Alkmaa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24</meta:user-defined>
    <meta:user-defined meta:name="OVERHEIDop.GmbID/DC.identifier">gmb-2026-389924</meta:user-defined>
    <meta:user-defined meta:name="OVERHEIDop.versieInformatie"/>
  </office:meta>
</office:document-meta>
</file>