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splitsen van de 1e en 2e verdieping in 2 zelfstandige appartementen, Korianderstraat 34 5643A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62 </text:p>
            <text:p text:style-name="common-al"> Omschrijving: splitsen van de 1e en 2e verdieping in 2 zelfstandige appart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rianderstraat 34 5643AS Eindhoven</text:p>
              </text:list-item>
            </text:list>
            <text:p text:style-name="common-al"> Datum ontvangst: 1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9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62</meta:user-defined>
    <meta:user-defined meta:name="DCTERMS.abstract">splitsen van de 1e en 2e verdieping in 2 zelfstandige appartementen</meta:user-defined>
    <dc:language>nl</dc:language>
    <meta:user-defined meta:name="OVERHEIDop.locatietype/OVERHEIDop.gebiedsmarkering">Punt</meta:user-defined>
    <meta:user-defined meta:name="DC.title">Ingediende aanvraag omgevingsvergunning: splitsen van de 1e en 2e verdieping in 2 zelfstandige appartementen, Korianderstraat 34 5643AS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22</meta:user-defined>
    <meta:user-defined meta:name="OVERHEIDop.GmbID/DC.identifier">gmb-2026-389922</meta:user-defined>
    <meta:user-defined meta:name="OVERHEIDop.versieInformatie"/>
  </office:meta>
</office:document-meta>
</file>