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gedeeltelijk verleend Admiralengracht 12-H en 14-H 1057EX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samenvoegen en omzetten van twee bedrijfsruimtes naar een kantoorruimte, het wijzigen van de voorgevel en het inpandig wijzigen van de constructie</text:p>
            <text:p text:style-name="common-al">Besluit: gedeeltelijk verleend</text:p>
            <text:p text:style-name="common-al">Besluit verzonden op: 12-08-2026</text:p>
            <text:p text:style-name="common-al">Zaakadres: Admiralengracht 12-H en 14-H 1057EX Amsterdam</text:p>
            <text:p text:style-name="common-al">Zaaknummer: Z2026-009725</text:p>
            <text:p text:style-name="common-al">DSO-nummer: 2026030301936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itvoering.sdw@amsterdam.nl?Subject=Dossiernummer Z2026-009725" xlink:type="simple">procesuitvoering.sdw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2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916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91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91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9725</meta:user-defined>
    <meta:user-defined meta:name="DCTERMS.abstract">samenvoegen en omzetten van twee bedrijfsruimtes naar een kantoorruimte, het wijzigen van de voorgevel en het inpandig wijzigen van de constructie</meta:user-defined>
    <dc:language>nl</dc:language>
    <meta:user-defined meta:name="OVERHEIDop.locatietype/OVERHEIDop.gebiedsmarkering">Vlak</meta:user-defined>
    <meta:user-defined meta:name="DC.title">Besluit omgevingsvergunning reguliere procedure gedeeltelijk verleend Admiralengracht 12-H en 14-H 1057EX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916</meta:user-defined>
    <meta:user-defined meta:name="OVERHEIDop.GmbID/DC.identifier">gmb-2026-389916</meta:user-defined>
    <meta:user-defined meta:name="OVERHEIDop.versieInformatie"/>
  </office:meta>
</office:document-meta>
</file>