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Westerstraat 294, 1601AS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14 augustus 2026 de termijn van de aanvraag met zaaknummer Z2026-00001150 voor het creëren van bedrijfswoning binnen het bestaande hotel op de locatie Westerstraat 294, 1601AS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99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50</meta:user-defined>
    <meta:user-defined meta:name="DCTERMS.abstract">Betreft: Beschikking verlenging beslistermijn op locatie Westerstraat 294, 1601AS Enkhuiz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, Westerstraat 294, 1601AS Enk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2</meta:user-defined>
    <meta:user-defined meta:name="OVERHEIDop.GmbID/DC.identifier">gmb-2026-389912</meta:user-defined>
    <meta:user-defined meta:name="OVERHEIDop.versieInformatie"/>
  </office:meta>
</office:document-meta>
</file>