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4085825i38ac5272-1c0f-4862-9d5e-d3b39232085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1-2-11-5">
      <text:list-level-style-bullet text:bullet-char="•" text:level="1">
        <style:list-level-properties text:min-label-width="10mm"/>
      </text:list-level-style-bullet>
    </text:list-style>
    <text:list-style style:name="id1-3-2-1-2-11-6">
      <text:list-level-style-bullet text:bullet-char="•" text:level="1">
        <style:list-level-properties text:min-label-width="10mm"/>
      </text:list-level-style-bullet>
    </text:list-style>
    <text:list-style style:name="id1-3-2-1-2-11-7">
      <text:list-level-style-bullet text:bullet-char="•" text:level="1">
        <style:list-level-properties text:min-label-width="10mm"/>
      </text:list-level-style-bullet>
    </text:list-style>
    <text:list-style style:name="id1-3-2-1-2-11-8">
      <text:list-level-style-bullet text:bullet-char="•" text:level="1">
        <style:list-level-properties text:min-label-width="10mm"/>
      </text:list-level-style-bullet>
    </text:list-style>
    <text:list-style style:name="id1-3-2-1-2-11-9">
      <text:list-level-style-bullet text:bullet-char="•" text:level="1">
        <style:list-level-properties text:min-label-width="10mm"/>
      </text:list-level-style-bullet>
    </text:list-style>
    <text:list-style style:name="id1-3-2-1-2-11-10">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geslotenverklaring voor vracht- en landbouwverkeer aan Lingestraat en Lekplantsoen te Berkel en Rodenrijs</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
            <text:span text:style-name="nadrukvet">overwegende het volgende:</text:span>
          </text:p>
            <text:p text:style-name="considerans.al">
            <text:span text:style-name="nadrukvet">Inleiding</text:span>
          </text:p>
            <text:p text:style-name="considerans.al">De Lingestraat en het Lekplantsoen vormen een verbinding tussen de Meerweg en de Oostmeerlaan. De straten zijn vormgeven als erftoegangsweg. Geconstateerd is dat grote voertuigen (vrachtauto’s en tractoren) ook gebruik maken van de straten. Dit is ongewenst, gelet op de verkeersveiligheid (passeren) en het in stand houden van de weg. Daarom is het gewenst om een geslotenverklaring in te stellen voor vracht- en landbouwverkeer.</text:p>
            <text:p text:style-name="considerans.al">Voor het instellen van het verbod moet een verkeersbesluit worden genomen. </text:p>
            <text:p text:style-name="considerans.al">
            <text:span text:style-name="nadrukvet">Doelstelling</text:span>
          </text:p>
            <text:p text:style-name="considerans.al">Uit het oogpunt van het verzekeren van de veiligheid op de weg, het beschermen van weggebruikers en passagiers en het instandhouden van de weg en het waarborgen van de bruikbaarheid daarvan (Wegenverkeerswet (WVW) 1994, art. 2) is het wenselijk een geslotenverklaring in te stellen op de Lingestraat en het Lekplantsoen in Berkel en Rodenrijs. </text:p>
            <text:p text:style-name="considerans.al">
            <text:span text:style-name="nadrukvet">Wettelijk kader</text:span>
          </text:p>
            <text:p text:style-name="considerans.al">Op grond van artikel 15 lid 1 van de Wegenverkeerswet 1994 dient een verkeersbesluit te worden genomen voor het plaatsen van verkeerstekens en onderborden wanneer hierdoor een ge- of verbod ontstaat. </text:p>
            <text:p text:style-name="considerans.al">
            <text:span text:style-name="nadrukvet">Verkeersmaatregelen en argumentatie </text:span>
          </text:p>
            <text:p text:style-name="considerans.al">Wij zijn voornemens een geslotenverklaring voor vracht- en landbouwverkeer in te stellen op de Lingestraat en het Lekplantsoen met de volgende argumenten: </text:p>
            <text:list text:style-name="id1-3-2-1-2-11">
              <text:list-item text:style-override="id1-3-2-1-2-11-1">
                <text:number>•</text:number>
                <text:p text:style-name="al">De Lingestraat en het Lekplantsoen vormen de verbinding tussen de Meerweg en de Oostmeerlaan. </text:p>
              </text:list-item>
              <text:list-item text:style-override="id1-3-2-1-2-11-2">
                <text:number>•</text:number>
                <text:p text:style-name="al"> De straat is vormgeven als erftoegangsweg, met o.a. een smal wegprofiel van ca. 4.5-4.8 meter en elementverharding. </text:p>
              </text:list-item>
              <text:list-item text:style-override="id1-3-2-1-2-11-3">
                <text:number>•</text:number>
                <text:p text:style-name="al"> Geconstateerd is dat grote voertuigen (vrachtauto’s en tractoren) ook gebruik maken van de Briellestraat. </text:p>
              </text:list-item>
              <text:list-item text:style-override="id1-3-2-1-2-11-4">
                <text:number>•</text:number>
                <text:p text:style-name="al"> Dit is ongewenst, gelet op de verkeersveiligheid (passeren) en het in stand houden van de weg.</text:p>
              </text:list-item>
              <text:list-item text:style-override="id1-3-2-1-2-11-5">
                <text:number>•</text:number>
                <text:p text:style-name="al"> Daarom is het gewenst om een geslotenverklaring voor vracht- en landbouwverkeer in te stellen.</text:p>
              </text:list-item>
              <text:list-item text:style-override="id1-3-2-1-2-11-6">
                <text:number>•</text:number>
                <text:p text:style-name="al"> De bedoelde voertuigen veroorzaken schade aan de brug en wegdek. De breedte van de rijbaan is daarnaast niet geschikt voor het passeren van grote voertuigen. </text:p>
              </text:list-item>
              <text:list-item text:style-override="id1-3-2-1-2-11-7">
                <text:number>•</text:number>
                <text:p text:style-name="al"> Grote voertuigen kunnen gebruik maken van de alternatieve route via de Zwarte Meerstraat. </text:p>
              </text:list-item>
              <text:list-item text:style-override="id1-3-2-1-2-11-8">
                <text:number>•</text:number>
                <text:p text:style-name="al"> De breedte van de rijbaan en draagkracht van de brug in het wegdek van de Zwarte Meerstraat zijn hierop berekend.</text:p>
              </text:list-item>
              <text:list-item text:style-override="id1-3-2-1-2-11-9">
                <text:number>•</text:number>
                <text:p text:style-name="al"> Daarmee is de Zwarte Meerstraat, hoewel dit ook een erftoegangsweg is, wel geschikt voor dit type verkeer.</text:p>
              </text:list-item>
              <text:list-item text:style-override="id1-3-2-1-2-11-10">
                <text:number>•</text:number>
                <text:p text:style-name="al"> In het verleden is de Briellestraat ook al met deze zelfde redenen gesloten voor vracht- en landbouwverkeer. Dit verkeersbesluit is een uitbreiding hierop.</text:p>
              </text:list-item>
            </text:list>
            <text:p text:style-name="considerans.al">
            <text:span text:style-name="nadrukvet">Belangenafweging</text:span>
          </text:p>
            <text:p text:style-name="considerans.al">De geslotenverklaring zorgt ervoor dat vracht- en landbouwverkeer gebruik moet maken van de alternatieve route via de Zwarte Meerstraat. Dit betreft een omrijdroute. Vanwege het zwaarwegende weg- en verkeersveiligheidsbelang op de Lingestraat en het Lekplantsoen achten wij deze omrijdroute logisch en noodzakelijk. De Zwarte Meerstraat is ingericht vracht- en landbouwverkeer en wordt in de huidige situatie ook al voor dit verkeer gebruikt. Al met al wordt niemand onevenredig benadeeld en levert de verkeersmaatregel in dit verkeersbesluit een bijdrage aan het algemeen belang. </text:p>
            <text:p text:style-name="considerans.al">
            <text:span text:style-name="nadrukvet">Situering en beheer van de weggedeelte</text:span>
          </text:p>
            <text:p text:style-name="considerans.al">De in dit verkeersbesluit genoemde wegen zijn bij de gemeente Lansingerland in beheer en onderhoud. </text:p>
            <text:p text:style-name="considerans.al">
            <text:span text:style-name="nadrukvet">Overleg met politie</text:span>
          </text:p>
            <text:p text:style-name="considerans.al">Conform artikel 24 van het Besluit Administratieve Bepalingen inzake het Wegverkeer heeft in de Verkeersadviesgroep van de gemeente Lansingerland overleg plaatsgevonden met de politie Rotterdam. De politie heeft dit verkeersbesluit positief beoordeeld.</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I.</text:number>
                <text:p text:style-name="al">Het plaatsen van het bord C07 en C08, van Bijlage 1 van het RVV 1990 op de locaties zoals in de bijlage zijn aangegeven;</text:p>
              </text:list-item>
              <text:list-item text:style-override="id1-3-2-2-1-2-2">
                <text:number>II.</text:number>
                <text:p text:style-name="al">Dit verkeersbesluit te publiceren in het Gemeenteblad.</text:p>
              </text:list-item>
            </text:list>
            <text:p text:style-name="tekst_bottom"/>
          </text:section>
        </text:section>
        <text:section text:name="regeling-sluiting_id1-3-2-3" text:style-name="regeling-sluiting">
          <text:section text:name="ondertekening_id1-3-2-3-1">
            <text:p><text:span text:style-name="deze">Namens burgemeester en wethouders van Lansingerland</text:span></text:p>
          </text:section>
          <text:section text:name="ondertekening_id1-3-2-3-2">
            <text:p><text:span text:style-name="deze">Tony Hoogendoorn</text:span></text:p>
          </text:section>
          <text:section text:name="ondertekening_id1-3-2-3-3">
            <text:p><text:span text:style-name="organisatie">Adviseur verkeer</text:span></text:p>
          </text:section>
          <text:section text:name="ondertekening_id1-3-2-3-4">
            <text:p><text:span text:style-name="organisatie">Domein Ruimte en Economie</text:span></text:p>
          </text:section>
        </text:section>
        <text:section text:name="bezwaarschrift_id1-3-2-4" text:style-name="bezwaarschrift">
          <text:p text:style-name="bezwaarschrift_top"/>
          <text:p text:style-name="bezwaarschrift_al">
          <text:span text:style-name="nadrukvet">Bezwaar</text:span>
        </text:p>
          <text:p text:style-name="bezwaarschrift_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Lansingerland. Let u er wel op, dat u het bezwaar indient binnen de wettelijke termijn. </text:p>
          <text:p text:style-name="bezwaarschrift_al">Het adres voor het indienen van schriftelijk bezwaar is:</text:p>
          <text:p text:style-name="bezwaarschrift_al">College van burgemeester en wethouders van gemeente Lansingerland</text:p>
          <text:p text:style-name="bezwaarschrift_al">Postbus 1</text:p>
          <text:p text:style-name="bezwaarschrift_al">2650 AA Berkel en Rodenrijs</text:p>
          <text:p text:style-name="bezwaarschrift_al">Of voor het indienen van digitaal bezwaar: zie <text:a xlink:href="http://www.lansingerland.nl/bezwaar" xlink:type="simple"><text:span text:style-name="nadrukondlijn">www.lansingerland.nl/bezwaar</text:span></text:a>.</text:p>
          <text:p text:style-name="bezwaarschrift_al">Zorgt u ervoor dat u het bezwaarschrift indient binnen de wettelijke termijn, zijnde zes weken na verzenddatum. Schrijf in uw bezwaarschrift ten minste:</text:p>
          <text:list text:style-name="id1-3-2-4-9">
            <text:list-item text:style-override="id1-3-2-4-9-1">
              <text:number>1.</text:number>
              <text:p text:style-name="al">uw naam en adres</text:p>
            </text:list-item>
            <text:list-item text:style-override="id1-3-2-4-9-2">
              <text:number>2.</text:number>
              <text:p text:style-name="al"> de datum van uw bezwaarschrift</text:p>
            </text:list-item>
            <text:list-item text:style-override="id1-3-2-4-9-3">
              <text:number>3.</text:number>
              <text:p text:style-name="al"> het nummer van deze brief, of stuur een kopie van deze brief mee met uw bezwaarschrift</text:p>
            </text:list-item>
            <text:list-item text:style-override="id1-3-2-4-9-4">
              <text:number>4.</text:number>
              <text:p text:style-name="al"> (artikel 6:5 van de Algemene wet bestuursrecht).</text:p>
            </text:list-item>
            <text:list-item text:style-override="id1-3-2-4-9-5">
              <text:number>5.</text:number>
              <text:p text:style-name="al"> een omschrijving van het besluit waartegen u bezwaar maakt</text:p>
            </text:list-item>
            <text:list-item text:style-override="id1-3-2-4-9-6">
              <text:number>6.</text:number>
              <text:p text:style-name="al"> waarom u het niet eens bent met ons besluit</text:p>
            </text:list-item>
            <text:list-item text:style-override="id1-3-2-4-9-7">
              <text:number>7.</text:number>
              <text:p text:style-name="al"> uw handtekening</text:p>
            </text:list-item>
          </text:list>
          <text:p text:style-name="bezwaarschrift_al">Het besluit geldt ook tijdens de bezwaarprocedure. U kunt tijdens deze procedure een voorlopige voorziening vragen bij de Voorzieningenrechter van de rechtbank in Rotterdam. Er moet dan wel sprake zijn van een spoedeisend belang. Het adres is:</text:p>
          <text:p text:style-name="bezwaarschrift_al">Rechtbank Rotterdam</text:p>
          <text:p text:style-name="bezwaarschrift_al">Sector bestuursrecht</text:p>
          <text:p text:style-name="bezwaarschrift_al">Postbus 50951</text:p>
          <text:p text:style-name="bezwaarschrift_al">3007 BM Rotterdam</text:p>
          <text:p text:style-name="bezwaarschrift_al">Voor de behandeling van een voorlopige voorziening is griffierecht verschuldigd.</text:p>
          <text:p text:style-name="bezwaarschrift_al">U kunt ook digitaal een verzoek om een voorlopige voorziening indienen bij de rechtbank. Daarvoor moet u wel een elektronische handtekening (DigiD) hebben. Zie <text:a xlink:href="http://loket.rechtspraak.nl/bestuursrecht" xlink:type="simple"><text:span text:style-name="nadrukondlijn">http://loket.rechtspraak.nl/bestuursrecht</text:span></text:a>.</text:p>
          <text:p text:style-name="bezwaarschrift_al">
          <text:span text:style-name="nadrukvet">Situatietekening bij verkeersbesluit</text:span>
        </text:p>
          <text:p text:style-name="bezwaarschrift_al">
          <draw:frame><draw:text-box><text:section text:name="plaatje_id1-3-2-4-18-1" text:style-name="plaatje">
            <text:p text:style-name="illustratie_id1-3-2-4-18-1-1"><draw:frame draw:style-name="illustratie_id1-3-2-4-18-1-1" text:anchor-type="paragraph" svg:width="150mm" svg:height="122.6mm"><draw:image xlink:href="Pictures/Schermafbeelding2026-08-14085825i38ac5272-1c0f-4862-9d5e-d3b39232085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99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instellen van een geslotenverklaring voor vracht- en landbouwverkeer  - aan Lingestraat en Lekplantsoen te Berkel en Rodenrijs</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op.verkeersbordcode">C7</meta:user-defined>
    <meta:user-defined meta:name="OVERHEIDop.verkeersbordcode">C8</meta:user-defined>
    <dc:language>nl</dc:language>
    <meta:user-defined meta:name="OVERHEIDop.locatietype/OVERHEIDop.gebiedsmarkering">Weg</meta:user-defined>
    <meta:user-defined meta:name="OVERHEIDop.locatietype/OVERHEIDop.gebiedsmarkering">Weg</meta:user-defined>
    <meta:user-defined meta:name="DC.title">Verkeersbesluit voor het instellen van een geslotenverklaring voor vracht- en landbouwverkeer aan Lingestraat en Lekplantsoen te Berkel en Rodenrijs</meta:user-defined>
    <meta:user-defined meta:name="DCTERMS.W3CDTF/DCTERMS.available">2026-08-19</meta:user-defined>
    <meta:user-defined meta:name="DCTERMS.W3CDTF/OVERHEIDop.jaargang">2026</meta:user-defined>
    <meta:user-defined meta:name="OVERHEIDop.publicationIssue">389907</meta:user-defined>
    <meta:user-defined meta:name="OVERHEIDop.GmbID/DC.identifier">gmb-2026-389907</meta:user-defined>
    <meta:user-defined meta:name="OVERHEIDop.versieInformatie"/>
  </office:meta>
</office:document-meta>
</file>