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mgevingswet Oude-Dijk 27, 9981TH Ui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3 juli 2026 een melding in kader van een milieubelastende activiteit ontvangen voor het realiseren van een wasplaats op de locatie Oude-Dijk 27, 9981TH Uithuizen. De melding is geaccepteerd.</text:p>
            <text:p text:style-name="last-al">Deze melding dient slechts ter kennisgeving. Het is niet mogelijk om hiertegen bezwaar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990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t Hog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2579</meta:user-defined>
    <meta:user-defined meta:name="DCTERMS.abstract">het realiseren van een wasplaats, Oude-Dijk 27, 9981TH Uithuizen (3 juli 2026)</meta:user-defined>
    <dc:language>nl</dc:language>
    <meta:user-defined meta:name="OVERHEIDop.locatietype/OVERHEIDop.gebiedsmarkering">Vlak</meta:user-defined>
    <meta:user-defined meta:name="DC.title">Melding omgevingswet Oude-Dijk 27, 9981TH Uithuiz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03</meta:user-defined>
    <meta:user-defined meta:name="OVERHEIDop.GmbID/DC.identifier">gmb-2026-389903</meta:user-defined>
    <meta:user-defined meta:name="OVERHEIDop.versieInformatie"/>
  </office:meta>
</office:document-meta>
</file>