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age erfgrensmuur aan de zijkant van de hoekwoning verhogen met een houten schutting, Nabucco 35 5629N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61 </text:p>
            <text:p text:style-name="common-al"> Omschrijving: lage erfgrensmuur aan de zijkant van de hoekwoning verhogen met een houten schutt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abucco 35 5629NS Eindhoven</text:p>
              </text:list-item>
            </text:list>
            <text:p text:style-name="common-al"> Datum ontvangst: 1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90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61</meta:user-defined>
    <meta:user-defined meta:name="DCTERMS.abstract">lage erfgrensmuur aan de zijkant van de hoekwoning verhogen met een houten schutting</meta:user-defined>
    <dc:language>nl</dc:language>
    <meta:user-defined meta:name="OVERHEIDop.locatietype/OVERHEIDop.gebiedsmarkering">Punt</meta:user-defined>
    <meta:user-defined meta:name="DC.title">Ingediende aanvraag omgevingsvergunning: lage erfgrensmuur aan de zijkant van de hoekwoning verhogen met een houten schutting, Nabucco 35 5629NS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02</meta:user-defined>
    <meta:user-defined meta:name="OVERHEIDop.GmbID/DC.identifier">gmb-2026-389902</meta:user-defined>
    <meta:user-defined meta:name="OVERHEIDop.versieInformatie"/>
  </office:meta>
</office:document-meta>
</file>