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1 boom aan Glanerbrugstraat 35 te Gla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9 augustus 2026 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Kappen van 1 boom op het adres Glanerbrugstraat 35, 7585 PK Glane, zaaknummer 0168Z2026003577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898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0168Z2026003577</meta:user-defined>
    <dc:language>nl</dc:language>
    <meta:user-defined meta:name="OVERHEIDop.locatietype/OVERHEIDop.gebiedsmarkering">Adres</meta:user-defined>
    <meta:user-defined meta:name="DC.title">Aanvraag vergunning voor het kappen van 1 boom aan Glanerbrugstraat 35 te Glan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898</meta:user-defined>
    <meta:user-defined meta:name="OVERHEIDop.GmbID/DC.identifier">gmb-2026-389898</meta:user-defined>
    <meta:user-defined meta:name="OVERHEIDop.versieInformatie"/>
  </office:meta>
</office:document-meta>
</file>