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twee bomen, Lierderholthuisweg bij inrit van nr. 38 Lierderholthuis en 't Vonder naast Karreweide nr. 34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Lierderholthuisweg bij inrit van nr. 38 Lierderholthuis en 't Vonder naast Karreweide nr. 34 Broekland</text:p>
            <text:p text:style-name="common-al">
            <text:span text:style-name="nadrukvet">Zaakomschrijving:</text:span> het kappen van twee bomen</text:p>
            <text:p text:style-name="common-al">
            <text:span text:style-name="nadrukvet">Zaaknummer:</text:span> 0177ESUITE6311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311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11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98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77ESUITE631162026</meta:user-defined>
    <meta:user-defined meta:name="DCTERMS.abstract">het kappen van twee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voor een omgevingsvergunning, het kappen van twee bomen, Lierderholthuisweg bij inrit van nr. 38 Lierderholthuis en 't Vonder naast Karreweide nr. 34 Broekla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93</meta:user-defined>
    <meta:user-defined meta:name="OVERHEIDop.GmbID/DC.identifier">gmb-2026-389893</meta:user-defined>
    <meta:user-defined meta:name="OVERHEIDop.versieInformatie"/>
  </office:meta>
</office:document-meta>
</file>