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hekwerk aan de achterzijde aan Industriestraat 2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9 augustus 2026 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Plaatsen van een hekwerk aan de achterzijde op het adres Industriestraat 2, 7582 CR Losser, zaaknummer 0168Z2026003538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98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538</meta:user-defined>
    <dc:language>nl</dc:language>
    <meta:user-defined meta:name="OVERHEIDop.locatietype/OVERHEIDop.gebiedsmarkering">Adres</meta:user-defined>
    <meta:user-defined meta:name="DC.title">Aanvraag vergunning voor het plaatsen van een hekwerk aan de achterzijde aan Industriestraat 2 te Loss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891</meta:user-defined>
    <meta:user-defined meta:name="OVERHEIDop.GmbID/DC.identifier">gmb-2026-389891</meta:user-defined>
    <meta:user-defined meta:name="OVERHEIDop.versieInformatie"/>
  </office:meta>
</office:document-meta>
</file>