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Het verbouwen van een bestaand bijgebouw tot een pré-mantelzorgwoning aan de Pinnedijk 28 te Gaa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verbouwen van een bestaand bijgebouw tot een </text:span>
          </text:p>
            <text:p text:style-name="common-al">
            <text:span text:style-name="nadrukvet">pré-mantelzorgwoning aan de Pinnedijk 28, 7011 JG te Gaanderen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5">
              <text:list-item text:style-override="id1-3-2-1-1-5-1">
                <text:number>•</text:number>
                <text:p text:style-name="al">Locatie:				Pinnedijk 28, 7011 JG Gaanderen</text:p>
              </text:list-item>
              <text:list-item text:style-override="id1-3-2-1-1-5-2">
                <text:number>•</text:number>
                <text:p text:style-name="al">Omschrijving:		Het verbouwen van een bestaand bijgebouw tot een pré-mantelzorgwoning</text:p>
              </text:list-item>
              <text:list-item text:style-override="id1-3-2-1-1-5-3">
                <text:number>•</text:number>
                <text:p text:style-name="al">Dossiernummer:	gD2608005729</text:p>
              </text:list-item>
              <text:list-item text:style-override="id1-3-2-1-1-5-4">
                <text:number>•</text:number>
                <text:p text:style-name="al">Datum indiening:	 06-08-2026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  <text:list-item text:style-override="id1-3-2-1-1-8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8988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8005729</meta:user-defined>
    <meta:user-defined meta:name="DCTERMS.abstract">Aanvraag omgevingsvergunning voor het verbouwen van een bestaand bijgebouw tot een pré-mantelzorgwoning aan de Pinnedijk 28, 7011 JG te Gaanderen</meta:user-defined>
    <dc:language>nl</dc:language>
    <meta:user-defined meta:name="OVERHEIDop.locatietype/OVERHEIDop.gebiedsmarkering">Punt</meta:user-defined>
    <meta:user-defined meta:name="DC.title">Aanvraag: Het verbouwen van een bestaand bijgebouw tot een pré-mantelzorgwoning aan de Pinnedijk 28 te Gaander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89</meta:user-defined>
    <meta:user-defined meta:name="OVERHEIDop.GmbID/DC.identifier">gmb-2026-389889</meta:user-defined>
    <meta:user-defined meta:name="OVERHEIDop.versieInformatie"/>
  </office:meta>
</office:document-meta>
</file>