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ilderdijkkade 50B-10 1053V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en van een dakuitbouw op de 5e verdieping van het gebouw</text:p>
            <text:p text:style-name="common-al">Besluit: verleend</text:p>
            <text:p text:style-name="common-al">Besluit verzonden op: 12-08-2026</text:p>
            <text:p text:style-name="common-al">Zaakadres: Bilderdijkkade 50B-10 1053VN Amsterdam</text:p>
            <text:p text:style-name="common-al">Zaaknummer: Z2026-009230</text:p>
            <text:p text:style-name="common-al">DSO-nummer: 20260220012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9230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8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230</meta:user-defined>
    <meta:user-defined meta:name="DCTERMS.abstract">bouwen van een dakuitbouw op de 5e verdieping</meta:user-defined>
    <dc:language>nl</dc:language>
    <meta:user-defined meta:name="OVERHEIDop.locatietype/OVERHEIDop.gebiedsmarkering">Vlak</meta:user-defined>
    <meta:user-defined meta:name="DC.title">Besluit omgevingsvergunning reguliere procedure verleend Bilderdijkkade 50B-10 1053V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88</meta:user-defined>
    <meta:user-defined meta:name="OVERHEIDop.GmbID/DC.identifier">gmb-2026-389888</meta:user-defined>
    <meta:user-defined meta:name="OVERHEIDop.versieInformatie"/>
  </office:meta>
</office:document-meta>
</file>