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Zaankwartier Blok u te Wormerveer - het bouwen van een parkeergarage met 229 parkeerplaatsen blok 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683 - het bouwen van een parkeergarage met 229 parkeerplaatsen blok U -  - op de locatie Zaankwartier Blok u te Wormerveer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8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683</meta:user-defined>
    <dc:language>nl</dc:language>
    <meta:user-defined meta:name="OVERHEIDop.locatietype/OVERHEIDop.gebiedsmarkering">Vlak</meta:user-defined>
    <meta:user-defined meta:name="DC.title">Verlenging beslistermijn omgevingsvergunning - Zaankwartier Blok u te Wormerveer - het bouwen van een parkeergarage met 229 parkeerplaatsen blok U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7</meta:user-defined>
    <meta:user-defined meta:name="OVERHEIDop.GmbID/DC.identifier">gmb-2026-389887</meta:user-defined>
    <meta:user-defined meta:name="OVERHEIDop.versieInformatie"/>
  </office:meta>
</office:document-meta>
</file>