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Jan Luykenlaan 8, 2533 JR 's-Gravenhage, Jan Luykenlaan 64, 2533 JS 's-Gravenhage, Jan Luykenlaan 50, 2533 JS 's-Gravenhage, Jan Luykenlaan 84, 2533 JS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herstellen en transformeren van de commerciële plint aan de Jan Luykenlaan 2 tot en met 88 door het aanbrengen van een natuurstenen plint en LED-lijnverlichting, het herstellen van de gevel en luifel, het vervangen van beglazing door isolatieglas en het vernieuwen van 2 deuren</text:p>
            <text:p text:style-name="common-al"/>
            <text:p text:style-name="common-al">Ons kenmerk: VTH2026-66763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Jan Luykenlaan 8, 2533 JR 's-Gravenhage, Jan Luykenlaan 64, 2533 JS 's-Gravenhage, Jan Luykenlaan 50, 2533 JS 's-Gravenhage, Jan Luykenlaan 84, 2533 JS 's-Gravenhage, Jan Luykenlaan 16, 2533 JR 's-Gravenhage, Jan Luykenlaan 70, 2533 JS 's-Gravenhage, Jan Luykenlaan 22, 2533 JR 's-Gravenhage, Jan Luykenlaan 56, 2533 JS 's-Gravenhage, Jan Luykenlaan 34, 2533 JR 's-Gravenhage, Jan Luykenlaan 88, 2533 JS 's-Gravenhage, Jan Luykenlaan 74, 2533 JS 's-Gravenhage, Jan Luykenlaan 26, 2533 JR 's-Gravenhage, Jan Luykenlaan 40, 2533 JR 's-Gravenhage, Jan Luykenlaan 58, 2533 JS 's-Gravenhage, Jan Luykenlaan 86, 2533 JS 's-Gravenhage, Jan Luykenlaan 78, 2533 JS 's-Gravenhage, Jan Luykenlaan 46, 2533 JS 's-Gravenhage, Jan Luykenlaan 18, 2533 JR 's-Gravenhage, Jan Luykenlaan 36, 2533 JR 's-Gravenhage, Jan Luykenlaan 38, 2533 JR 's-Gravenhage, Jan Luykenlaan 10, 2533 JR 's-Gravenhage, Jan Luykenlaan 24, 2533 JR 's-Gravenhage, Jan Luykenlaan 2, 2533 JR 's-Gravenhage, Jan Luykenlaan 80, 2533 JS 's-Gravenhage, Jan Luykenlaan 72, 2533 JS 's-Gravenhage, Jan Luykenlaan 6, 2533 JR 's-Gravenhage, Jan Luykenlaan 82, 2533 JS 's-Gravenhage, Jan Luykenlaan 54, 2533 JS 's-Gravenhage, Jan Luykenlaan 52, 2533 JS 's-Gravenhage, Jan Luykenlaan 68, 2533 JS 's-Gravenhage, Jan Luykenlaan 66, 2533 JS 's-Gravenhage, Jan Luykenlaan 32, 2533 JR 's-Gravenhage, Jan Luykenlaan 30, 2533 JR 's-Gravenhage, Jan Luykenlaan 60, 2533 JS 's-Gravenhage, Jan Luykenlaan 4, 2533 JR 's-Gravenhage, Jan Luykenlaan 12, 2533 JR 's-Gravenhage, Jan Luykenlaan 20, 2533 JR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3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988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8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8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763</meta:user-defined>
    <meta:user-defined meta:name="DCTERMS.abstract">het herstellen en transformeren van de commerciële plint aan de Jan Luykenlaan 2 tot en met 88 door het aanbrengen van een natuurstenen plint en LED-lijnverlichting, het herstellen van de gevel en luifel, het vervangen van beglazing door isolatieglas en het vernieuwen van 2 deur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- Aangevraagd, Jan Luykenlaan 8, 2533 JR 's-Gravenhage, Jan Luykenlaan 64, 2533 JS 's-Gravenhage, Jan Luykenlaan 50, 2533 JS 's-Gravenhage, Jan Luykenlaan 84, 2533 JS 's-Gravenhag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83</meta:user-defined>
    <meta:user-defined meta:name="OVERHEIDop.GmbID/DC.identifier">gmb-2026-389883</meta:user-defined>
    <meta:user-defined meta:name="OVERHEIDop.versieInformatie"/>
  </office:meta>
</office:document-meta>
</file>