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Henrick de Keijserplein 9G 1073S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airco-unit met omkasting op het dak van het gebouw</text:p>
            <text:p text:style-name="common-al">Besluit: verleend</text:p>
            <text:p text:style-name="common-al">Besluit verzonden op: 13-08-2026</text:p>
            <text:p text:style-name="common-al">Zaakadres: Henrick de Keijserplein 9G 1073SV Amsterdam</text:p>
            <text:p text:style-name="common-al">Zaaknummer: Z2026-020311</text:p>
            <text:p text:style-name="common-al">DSO-nummer: 202605070209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0311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87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7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7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0311</meta:user-defined>
    <meta:user-defined meta:name="DCTERMS.abstract">plaatsen van een airco-unit met omkasting op het dak van het 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Henrick de Keijserplein 9G 1073SV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77</meta:user-defined>
    <meta:user-defined meta:name="OVERHEIDop.GmbID/DC.identifier">gmb-2026-389877</meta:user-defined>
    <meta:user-defined meta:name="OVERHEIDop.versieInformatie"/>
  </office:meta>
</office:document-meta>
</file>