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esterholtstraat 26, 5961BJ Horst, verleende Omgevingsvergunning (14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Inrit aanleggen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iligheid, Toezicht en APV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14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Veiligheid, Toezicht en APV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987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11938</meta:user-defined>
    <meta:user-defined meta:name="DCTERMS.abstract">Betreft: Beschikking op aanvraag op locatie Westerholtstraat 26, 5961BJ Hors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Westerholtstraat 26, 5961BJ Horst, verleende Omgevingsvergunning (14 augustus 2026)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73</meta:user-defined>
    <meta:user-defined meta:name="OVERHEIDop.GmbID/DC.identifier">gmb-2026-389873</meta:user-defined>
    <meta:user-defined meta:name="OVERHEIDop.versieInformatie"/>
  </office:meta>
</office:document-meta>
</file>