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De Boelelaan 1077, Amsterdam - Verplanting drie bomen - Stichting VU</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Verplanting van drie bomen ten behoeve van de sloop van Filosofenhof</text:p>
            <text:p text:style-name="common-al">Aanvrager: Stichting VU</text:p>
            <text:p text:style-name="common-al">Zaaknummer: OD2026-0051676</text:p>
            <text:p text:style-name="common-al">DSO nummer: 2026081101316</text:p>
            <text:p text:style-name="common-al">Ontvangstdatum aanvraag: 11-08-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8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OD2026-0051676</meta:user-defined>
    <meta:user-defined meta:name="DCTERMS.abstract">Verplanting van drie bomen ten behoeve van de sloop van Filosofenhof</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De Boelelaan 1077, Amsterdam - Verplanting drie bomen - Stichting VU</meta:user-defined>
    <meta:user-defined meta:name="DCTERMS.W3CDTF/DCTERMS.available">2026-08-18</meta:user-defined>
    <meta:user-defined meta:name="DCTERMS.W3CDTF/OVERHEIDop.jaargang">2026</meta:user-defined>
    <meta:user-defined meta:name="OVERHEIDop.publicationIssue">389868</meta:user-defined>
    <meta:user-defined meta:name="OVERHEIDop.GmbID/DC.identifier">gmb-2026-389868</meta:user-defined>
    <meta:user-defined meta:name="OVERHEIDop.versieInformatie"/>
  </office:meta>
</office:document-meta>
</file>