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ettineiland 131, Amsterdam - Realiseren privé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privé steiger aan de achtergevel</text:p>
            <text:p text:style-name="common-al">Zaaknummer: OD2026-0047734</text:p>
            <text:p text:style-name="common-al">DSO nummer: 2026071600484</text:p>
            <text:p text:style-name="common-al">Ontvangstdatum aanvraag: 16-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734</meta:user-defined>
    <meta:user-defined meta:name="DCTERMS.abstract">het realiseren van een privé steiger aan de achtergevel</meta:user-defined>
    <dc:language>nl</dc:language>
    <meta:user-defined meta:name="OVERHEIDop.locatietype/OVERHEIDop.gebiedsmarkering">Vlak</meta:user-defined>
    <meta:user-defined meta:name="DC.title">Aanvraag vergunning ontvangen - Stettineiland 131, Amsterdam - Realiseren privésteiger</meta:user-defined>
    <meta:user-defined meta:name="DCTERMS.W3CDTF/DCTERMS.available">2026-08-18</meta:user-defined>
    <meta:user-defined meta:name="DCTERMS.W3CDTF/OVERHEIDop.jaargang">2026</meta:user-defined>
    <meta:user-defined meta:name="OVERHEIDop.publicationIssue">389858</meta:user-defined>
    <meta:user-defined meta:name="OVERHEIDop.GmbID/DC.identifier">gmb-2026-389858</meta:user-defined>
    <meta:user-defined meta:name="OVERHEIDop.versieInformatie"/>
  </office:meta>
</office:document-meta>
</file>