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Nieuwkoopseweg te Pijnacker-Noot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Pijnacker-Nootdorp kennis van de ontvangst op 4 augustus 2026 van een melding zoals bedoeld in hoofdstuk 4 van het Besluit activiteiten leefomgeving (Bal). De melding betreft het uitvoeren van graafwerkzaamheden t.b.v. werkzaamheden aan de aanwezige waterleidingen. De locatie betreft <text:span text:style-name="nadrukvet">Nieuwkoopseweg te Pijnacker-Nootdorp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79418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8985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Pijnacker-Nootdorp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graafwerkzaamheden t.b.v. werkzaamheden aan de aanwezige waterleidingen. </meta:user-defined>
    <dc:language>nl</dc:language>
    <meta:user-defined meta:name="OVERHEIDop.locatietype/OVERHEIDop.gebiedsmarkering">Lijn</meta:user-defined>
    <meta:user-defined meta:name="DC.title">Kennisgeving melding milieubelastende activiteit(en), Nieuwkoopseweg te Pijnacker-Nootdorp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53</meta:user-defined>
    <meta:user-defined meta:name="OVERHEIDop.GmbID/DC.identifier">gmb-2026-389853</meta:user-defined>
    <meta:user-defined meta:name="OVERHEIDop.versieInformatie"/>
  </office:meta>
</office:document-meta>
</file>