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Van Leeuwenhoekweg 20 te Dordrecht zaaknummer 900369808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toepassen van grond of baggerspecie op of in de landbodem op de locatie Van Leeuwenhoekweg 20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985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5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5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Van Leeuwenhoekweg 20 te Dordrecht zaaknummer 9003698082</meta:user-defined>
    <meta:user-defined meta:name="DCTERMS.W3CDTF/DCTERMS.available">2026-08-18</meta:user-defined>
    <meta:user-defined meta:name="DCTERMS.W3CDTF/OVERHEIDop.jaargang">2026</meta:user-defined>
    <meta:user-defined meta:name="OVERHEIDop.publicationIssue">389852</meta:user-defined>
    <meta:user-defined meta:name="OVERHEIDop.GmbID/DC.identifier">gmb-2026-389852</meta:user-defined>
    <meta:user-defined meta:name="OVERHEIDop.versieInformatie"/>
  </office:meta>
</office:document-meta>
</file>