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Jac.P. Thijsselaan 45 en 45a, 2803RT Gouda</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Omgevingsdienst Midden-Holland (ODMH) namens gemeente Gouda een besluit genomen op de aanvraag met kenmerk 2026-00015714. Het gaat over het verlengen tijdelijk gebruik t.b.v. wonen met 2 jaar t/m 15 oktober 2028 op de locatie Jac.P. Thijsselaan 45 en 45a, 2803RT Gouda. De vergunning is verleend. Het besluit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4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984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571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Jac.P. Thijsselaan 45 en 45a, 2803RT Gouda</meta:user-defined>
    <meta:user-defined meta:name="DCTERMS.W3CDTF/DCTERMS.available">2026-08-18</meta:user-defined>
    <meta:user-defined meta:name="DCTERMS.W3CDTF/OVERHEIDop.jaargang">2026</meta:user-defined>
    <meta:user-defined meta:name="OVERHEIDop.publicationIssue">389844</meta:user-defined>
    <meta:user-defined meta:name="OVERHEIDop.GmbID/DC.identifier">gmb-2026-389844</meta:user-defined>
    <meta:user-defined meta:name="OVERHEIDop.versieInformatie"/>
  </office:meta>
</office:document-meta>
</file>