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71000871, Drafbaan 20 2632GB Noot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Verplaatsen schuurdeuren</text:p>
            <text:p text:style-name="common-al">DSO-Verzoeknummer: 2026071000871</text:p>
            <text:p text:style-name="common-al">Locatie: Drafbaan 20 2632GB Nootdorp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Datum besluit: 14-08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71000871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8983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3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3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83059</meta:user-defined>
    <meta:user-defined meta:name="DCTERMS.abstract">Verplaatsen schuurdeur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: 2026071000871, Drafbaan 20 2632GB Nootdorp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39</meta:user-defined>
    <meta:user-defined meta:name="OVERHEIDop.GmbID/DC.identifier">gmb-2026-389839</meta:user-defined>
    <meta:user-defined meta:name="OVERHEIDop.versieInformatie"/>
  </office:meta>
</office:document-meta>
</file>