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Stettineiland 109, Amsterdam - Realiseren privé steiger</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realiseren van een privé steiger aan de achtergevel</text:p>
            <text:p text:style-name="common-al">Zaaknummer: OD2026-0047165</text:p>
            <text:p text:style-name="common-al">DSO nummer: 2026071501318</text:p>
            <text:p text:style-name="common-al">Ontvangstdatum aanvraag: 15-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83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3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3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7165</meta:user-defined>
    <meta:user-defined meta:name="DCTERMS.abstract">het realiseren van een privé steiger aan de achtergevel</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Stettineiland 109, Amsterdam - Realiseren privé steiger</meta:user-defined>
    <meta:user-defined meta:name="DCTERMS.W3CDTF/DCTERMS.available">2026-08-18</meta:user-defined>
    <meta:user-defined meta:name="DCTERMS.W3CDTF/OVERHEIDop.jaargang">2026</meta:user-defined>
    <meta:user-defined meta:name="OVERHEIDop.publicationIssue">389834</meta:user-defined>
    <meta:user-defined meta:name="OVERHEIDop.GmbID/DC.identifier">gmb-2026-389834</meta:user-defined>
    <meta:user-defined meta:name="OVERHEIDop.versieInformatie"/>
  </office:meta>
</office:document-meta>
</file>