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Kennisgeving ontvangst aanvraag Evenementenvergunning, Van Hoofdstraat naar Vlaslaan in Beetsterzwaag</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Evenementenvergunning op de locatie Van Hoofdstraat naar Vlaslaan in Beetsterzwaag. De aanvraag is geregistreerd onder zaaknummer Z2026-00005079. De aanvraag betreft:</text:p>
            <text:p text:style-name="common-al">Intocht Sinterklaas op 21 november 2026.</text:p>
            <text:p text:style-name="common-al">Rectificatie: In de eerdere publicatie stond per abuis de verkeerde datum voor de intocht.</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982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079</meta:user-defined>
    <meta:user-defined meta:name="DCTERMS.abstract">OWO</meta:user-defined>
    <dc:language>nl</dc:language>
    <meta:user-defined meta:name="OVERHEIDop.locatietype/OVERHEIDop.gebiedsmarkering">Punt</meta:user-defined>
    <meta:user-defined meta:name="DC.title">RECTIFICATIE: Kennisgeving ontvangst aanvraag Evenementenvergunning, Van Hoofdstraat naar Vlaslaan in Beetsterzwaag</meta:user-defined>
    <meta:user-defined meta:name="DCTERMS.W3CDTF/DCTERMS.available">2026-08-18</meta:user-defined>
    <meta:user-defined meta:name="DCTERMS.W3CDTF/OVERHEIDop.jaargang">2026</meta:user-defined>
    <meta:user-defined meta:name="OVERHEIDop.publicationIssue">389829</meta:user-defined>
    <meta:user-defined meta:name="OVERHEIDop.GmbID/DC.identifier">gmb-2026-389829</meta:user-defined>
    <meta:user-defined meta:name="OVERHEIDop.versieInformatie"/>
  </office:meta>
</office:document-meta>
</file>