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oofdweg 1162, Nieuw-Vennep - Bouwen 13 bedrijfsunits - Interegion Groep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13 nieuwe bedrijfsunits</text:p>
            <text:p text:style-name="common-al">Aanvrager: Interegion Groep B.V.</text:p>
            <text:p text:style-name="common-al">Zaaknummer: OD2026-0047019</text:p>
            <text:p text:style-name="common-al">DSO nummer: 2026071701777</text:p>
            <text:p text:style-name="common-al">Ontvangstdatum aanvraag: 17-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98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019</meta:user-defined>
    <meta:user-defined meta:name="DCTERMS.abstract">het bouwen van 13 nieuwe bedrijfsunits</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oofdweg 1162, Nieuw-Vennep - Bouwen 13 bedrijfsunits - Interegion Groep B.V.</meta:user-defined>
    <meta:user-defined meta:name="DCTERMS.W3CDTF/DCTERMS.available">2026-08-18</meta:user-defined>
    <meta:user-defined meta:name="DCTERMS.W3CDTF/OVERHEIDop.jaargang">2026</meta:user-defined>
    <meta:user-defined meta:name="OVERHEIDop.publicationIssue">389826</meta:user-defined>
    <meta:user-defined meta:name="OVERHEIDop.GmbID/DC.identifier">gmb-2026-389826</meta:user-defined>
    <meta:user-defined meta:name="OVERHEIDop.versieInformatie"/>
  </office:meta>
</office:document-meta>
</file>