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lein evenement op 5 september 2026 op de locatie Damplein 25 te Dordrecht zaaknummer 90036973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organiseren van een klein evenement op 5 september 2026 op de locatie Damplein 25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8982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organiseren van een klein evenement op 5 september 2026 op de locatie Damplein 25 te Dordrecht zaaknummer 900369730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24</meta:user-defined>
    <meta:user-defined meta:name="OVERHEIDop.GmbID/DC.identifier">gmb-2026-389824</meta:user-defined>
    <meta:user-defined meta:name="OVERHEIDop.versieInformatie"/>
  </office:meta>
</office:document-meta>
</file>