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rstel en herbouw gedeelte distributiecentrum, Lingenstraat 3 Zwolle [Zaaknummer 0193ESUITE16001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Lingenstraat 3 8028PM Zwolle</text:p>
            <text:p text:style-name="common-al">
            <text:span text:style-name="nadrukvet">Zaakomschrijving:</text:span> het herstel en de herbouw van een gedeelte van het distributiecentrum</text:p>
            <text:p text:style-name="common-al">
            <text:span text:style-name="nadrukvet">Zaaknummer:</text:span> 0193ESUITE16001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6001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6001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8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00132026</meta:user-defined>
    <meta:user-defined meta:name="DCTERMS.abstract">het herstel en de herbouw van een gedeelte van het distributiecentru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rstel en herbouw gedeelte distributiecentrum, Lingenstraat 3 Zwolle [Zaaknummer 0193ESUITE1600132026]</meta:user-defined>
    <meta:user-defined meta:name="DCTERMS.W3CDTF/DCTERMS.available">2026-08-18</meta:user-defined>
    <meta:user-defined meta:name="DCTERMS.W3CDTF/OVERHEIDop.jaargang">2026</meta:user-defined>
    <meta:user-defined meta:name="OVERHEIDop.publicationIssue">389822</meta:user-defined>
    <meta:user-defined meta:name="OVERHEIDop.GmbID/DC.identifier">gmb-2026-389822</meta:user-defined>
    <meta:user-defined meta:name="OVERHEIDop.versieInformatie"/>
  </office:meta>
</office:document-meta>
</file>