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demonstratie op 15 augustus 2026 op de locatie Achterom 1 te Dordrecht zaaknummer 900369791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demonstratie op 15 augustus 2026 op de locatie visbrug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82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demonstratie op 15 augustus 2026 op de locatie Achterom 1 te Dordrecht zaaknummer 9003697914</meta:user-defined>
    <meta:user-defined meta:name="DCTERMS.W3CDTF/DCTERMS.available">2026-08-18</meta:user-defined>
    <meta:user-defined meta:name="DCTERMS.W3CDTF/OVERHEIDop.jaargang">2026</meta:user-defined>
    <meta:user-defined meta:name="OVERHEIDop.publicationIssue">389820</meta:user-defined>
    <meta:user-defined meta:name="OVERHEIDop.GmbID/DC.identifier">gmb-2026-389820</meta:user-defined>
    <meta:user-defined meta:name="OVERHEIDop.versieInformatie"/>
  </office:meta>
</office:document-meta>
</file>