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evangelisatie op 13 augustus 2026 op de locatie Achterom 1 te Dordrecht zaaknummer 90036979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evangelisatie op 13 augustus 2026 op de locatie Achterom 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898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samenkomst evangelisatie op 13 augustus 2026 op de locatie Achterom 1 te Dordrecht zaaknummer 900369790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19</meta:user-defined>
    <meta:user-defined meta:name="OVERHEIDop.GmbID/DC.identifier">gmb-2026-389819</meta:user-defined>
    <meta:user-defined meta:name="OVERHEIDop.versieInformatie"/>
  </office:meta>
</office:document-meta>
</file>