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Dukaatplei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melding klein evenement</text:span>
            <text:span text:style-name="nadrukvet">Locatie: Dukaatplei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60811</text:p>
            <text:p text:style-name="common-al">Onderwerp: Dag van de witte stok</text:p>
            <text:p text:style-name="common-al">Locatie: Dukaatplein Lelystad</text:p>
            <text:p text:style-name="common-al">Datum activiteit:<text:span text:style-name="nadrukvet"> 15 oktober 2026</text:span>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98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9953660811</meta:user-defined>
    <dc:language>nl</dc:language>
    <meta:user-defined meta:name="OVERHEIDop.locatietype/OVERHEIDop.gebiedsmarkering">Punt</meta:user-defined>
    <meta:user-defined meta:name="DC.title">Ontvangen melding - Dukaatplein Lelysta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15</meta:user-defined>
    <meta:user-defined meta:name="OVERHEIDop.GmbID/DC.identifier">gmb-2026-389815</meta:user-defined>
    <meta:user-defined meta:name="OVERHEIDop.versieInformatie"/>
  </office:meta>
</office:document-meta>
</file>