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slaan van verpakte gevaarlijke stoffen, anders dan organische peroxiden, Simon Stevinweg 13 8013NA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6-07-2026</text:p>
            <text:p text:style-name="common-al">
            <text:span text:style-name="nadrukvet">Locatie:</text:span> Simon Stevinweg 13 8013NA Zwolle</text:p>
            <text:p text:style-name="common-al">
            <text:span text:style-name="nadrukvet">Zaakomschrijving:</text:span> het opslaan van verpakte gevaarlijke stoffen, anders dan organische peroxiden</text:p>
            <text:p text:style-name="common-al">
            <text:span text:style-name="nadrukvet">Zaaknummer:</text:span> 0193ESUITE14866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slaan van gevaarlijke stoffen, anders dan organische peroxiden, in verpakking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4866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981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81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486672026</meta:user-defined>
    <meta:user-defined meta:name="DCTERMS.abstract">het opslaan van verpakte gevaarlijke stoffen, anders dan organische peroxid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laan van verpakte gevaarlijke stoffen, anders dan organische peroxiden, Simon Stevinweg 13 8013NA Zwolle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811</meta:user-defined>
    <meta:user-defined meta:name="OVERHEIDop.GmbID/DC.identifier">gmb-2026-389811</meta:user-defined>
    <meta:user-defined meta:name="OVERHEIDop.versieInformatie"/>
  </office:meta>
</office:document-meta>
</file>