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3020 - het herinrichten van het huidige grond depot  - Omgevingsvergunning - Randweg Gronddepot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3020</text:p>
            <text:p text:style-name="common-al">Ontvangstdatum: 12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980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0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0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895</meta:user-defined>
    <meta:user-defined meta:name="DCTERMS.abstract">Gemeente Huizen - Z.473020 - het herinrichten van het huidige grond depot  - Omgevingsvergunning - Randweg Gronddepot, Huizen</meta:user-defined>
    <dc:language>nl</dc:language>
    <meta:user-defined meta:name="OVERHEIDop.locatietype/OVERHEIDop.gebiedsmarkering">Punt</meta:user-defined>
    <meta:user-defined meta:name="DC.title">Gemeente Huizen - Z.473020 - het herinrichten van het huidige grond depot  - Omgevingsvergunning - Randweg Gronddepot, Huiz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9807</meta:user-defined>
    <meta:user-defined meta:name="OVERHEIDop.GmbID/DC.identifier">gmb-2026-389807</meta:user-defined>
    <meta:user-defined meta:name="OVERHEIDop.versieInformatie"/>
  </office:meta>
</office:document-meta>
</file>