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en bewonen van een woonunit aan Breestraat 12 5528AB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tijdelijk plaatsen en bewonen van een woonunit aan Breestraat 12 5528AB Hoogeloon. Het kenmerk van de gemeente voor deze zaak is ZBLA2026-001354.</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4-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98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54</meta:user-defined>
    <meta:user-defined meta:name="DCTERMS.abstract">tijdelijk plaatsen en bewonen van een woonunit</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tijdelijk plaatsen en bewonen van een woonunit aan Breestraat 12 5528AB Hoogeloon</meta:user-defined>
    <meta:user-defined meta:name="DCTERMS.W3CDTF/DCTERMS.available">2026-08-18</meta:user-defined>
    <meta:user-defined meta:name="DCTERMS.W3CDTF/OVERHEIDop.jaargang">2026</meta:user-defined>
    <meta:user-defined meta:name="OVERHEIDop.publicationIssue">389802</meta:user-defined>
    <meta:user-defined meta:name="OVERHEIDop.GmbID/DC.identifier">gmb-2026-389802</meta:user-defined>
    <meta:user-defined meta:name="OVERHEIDop.versieInformatie"/>
  </office:meta>
</office:document-meta>
</file>