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Keizersgracht 445 Amsterdam , 40 meter richting zui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51443</text:p>
            <text:p text:style-name="common-al">DSO nummer: 2026081100866</text:p>
            <text:p text:style-name="common-al">Ontvangstdatum melding: 11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79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9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9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1443</meta:user-defined>
    <meta:user-defined meta:name="DCTERMS.abstract">261022686 Herengracht 396 Amsterdam (ow)</meta:user-defined>
    <dc:language>nl</dc:language>
    <meta:user-defined meta:name="OVERHEIDop.locatietype/OVERHEIDop.gebiedsmarkering">Vlak</meta:user-defined>
    <meta:user-defined meta:name="DC.title">Melding graven bodem - Nabij Keizersgracht 445 Amsterdam , 40 meter richting zuidwest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97</meta:user-defined>
    <meta:user-defined meta:name="OVERHEIDop.GmbID/DC.identifier">gmb-2026-389797</meta:user-defined>
    <meta:user-defined meta:name="OVERHEIDop.versieInformatie"/>
  </office:meta>
</office:document-meta>
</file>